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image/png" manifest:full-path="Pictures/100002010000025800000179AEDF7C06.png"/>
  <manifest:file-entry manifest:media-type="image/png" manifest:full-path="Pictures/10000000000003E1000002459C687912.png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Lohit Hindi1" svg:font-family="'Lohit Hindi'"/>
    <style:font-face style:name="OpenSymbol" svg:font-family="OpenSymbol"/>
    <style:font-face style:name="Liberation Mono" svg:font-family="'Liberation Mono'" style:font-family-generic="modern" style:font-pitch="fixed"/>
    <style:font-face style:name="Nimbus Mono L" svg:font-family="'Nimbus Mono L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Contents_20_2">
      <style:paragraph-properties>
        <style:tab-stops>
          <style:tab-stop style:position="17.09cm" style:type="right" style:leader-style="dotted" style:leader-text="."/>
        </style:tab-stops>
      </style:paragraph-properties>
    </style:style>
    <style:style style:name="P3" style:family="paragraph" style:parent-style-name="Standard" style:list-style-name="L1"/>
    <style:style style:name="P4" style:family="paragraph" style:parent-style-name="Text_20_body" style:list-style-name="L2"/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<text:bookmark-start text:name="__RefHeading__6931_418471081"/>Mustang project developer documentation<text:bookmark-end text:name="__RefHeading__6931_418471081"/></text:h>
      <text:p text:style-name="Text_20_body">Jochen Stärk</text:p>
      <text:p text:style-name="Text_20_body">For Mustangproject 1.3.0, 2016-03-11</text:p>
      <text:p text:style-name="Text_20_body"><text:a xlink:type="simple" xlink:href="http://www.mustangproject.org/" text:style-name="Internet_20_link" text:visited-style-name="Visited_20_Internet_20_Link">http://www.mustangproject.org</text:a></text:p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>
            <text:p text:style-name="Contents_20_Heading">Inhaltsverzeichnis</text:p>
          </text:index-title>
          <text:p text:style-name="P2"><text:a xlink:type="simple" xlink:href="#__RefHeading__6931_418471081" text:style-name="Index_20_Link" text:visited-style-name="Index_20_Link">Mustang project developer documentation<text:tab/>1</text:a></text:p>
          <text:p text:style-name="P2"><text:a xlink:type="simple" xlink:href="#__RefHeading__6935_418471081" text:style-name="Index_20_Link" text:visited-style-name="Index_20_Link">New build<text:tab/>1</text:a></text:p>
          <text:p text:style-name="P2"><text:a xlink:type="simple" xlink:href="#__RefHeading__4120_1194215049" text:style-name="Index_20_Link" text:visited-style-name="Index_20_Link">Release<text:tab/>2</text:a></text:p>
          <text:p text:style-name="P2"><text:a xlink:type="simple" xlink:href="#__RefHeading__4118_1194215049" text:style-name="Index_20_Link" text:visited-style-name="Index_20_Link">After the release<text:tab/>3</text:a></text:p>
        </text:index-body>
      </text:table-of-content>
      <text:p text:style-name="Text_20_body"/>
      <text:h text:style-name="Heading_20_2" text:outline-level="2"/>
      <text:h text:style-name="Heading_20_2" text:outline-level="2"><text:bookmark-start text:name="__RefHeading__6935_418471081"/>New build<text:bookmark-end text:name="__RefHeading__6935_418471081"/></text:h>
      <text:p text:style-name="Standard"/>
      <text:p text:style-name="Standard">A section in Maven's settings.xml is needed, in Linux (and MacOS) that's at ~/.m2/settings.xml <text:line-break/></text:p>
      <text:p text:style-name="Standard">As „servers“, enter the following<text:line-break/><text:line-break/>   &lt;servers&gt; <text:line-break/>    &lt;server&gt; <text:line-break/>      &lt;id&gt;github&lt;/id&gt; <text:line-break/>      &lt;password&gt;GITHUB-TOKEN&lt;/password&gt; <text:line-break/>    &lt;/server&gt; <text:line-break/>   &lt;/servers&gt; <text:line-break/></text:p>
      <text:p text:style-name="Standard">The password is generated on github.</text:p>
      <text:p text:style-name="Standard">See the following screenshot:</text:p>
      <text:p text:style-name="Standard"/>
      <text:p text:style-name="Standard"><draw:frame draw:style-name="fr1" draw:name="Grafik1" text:anchor-type="paragraph" svg:x="0.305cm" svg:y="0.351cm" svg:width="17.59cm" svg:height="10.291cm" draw:z-index="0"><draw:image xlink:href="Pictures/10000000000003E1000002459C687912.png" xlink:type="simple" xlink:show="embed" xlink:actuate="onLoad"/></draw:frame><text:soft-page-break/></text:p>
      <text:p text:style-name="Standard">Sign in in GitHub and click on the profile picture -&gt; Settings. Now just generate a new token and set the checkboxes from the screenshot. The Token-ID is the passwort. <text:line-break/></text:p>
      <text:h text:style-name="Heading_20_2" text:outline-level="2"><text:bookmark-start text:name="__RefHeading__4120_1194215049"/>Release<text:bookmark-end text:name="__RefHeading__4120_1194215049"/></text:h>
      <text:p text:style-name="Standard">Now to the release:<text:line-break/><text:line-break/>You will need a git client on the console, if that's available can e.g. be checked with "git --version" . </text:p>
      <text:p text:style-name="Standard">Change to PDFA3-Root.<text:line-break/><text:line-break/>Change to the project directory and run </text:p>
      <text:list xml:id="list2663942604990115314" text:style-name="L1">
        <text:list-item>
          <text:p text:style-name="P3">"mvn clean install" . If that works you can </text:p>
        </text:list-item>
        <text:list-item>
          <text:p text:style-name="P3">clean the release with „mvn release:clean“ and <text:s/>prepare the release with </text:p>
        </text:list-item>
        <text:list-item>
          <text:p text:style-name="P3">"mvn release:prepare" and enter the version numbers. Don't forget that mustangproject is a subproject and the version number will be the second or third to be asked for.</text:p>
        </text:list-item>
        <text:list-item>
          <text:p text:style-name="P3">After that is through you can create a new release via "mvn release:perform". This will also update the maven repo. <text:line-break/><text:line-break/>Afterwards you can access the release page and update the documentation, e.g. upload the jar, the jar javadoc and ZugferdDev. You can also enter a changelog and a better title. </text:p>
        </text:list-item>
      </text:list>
      <text:p text:style-name="Text_20_body"/>
      <text:p text:style-name="Text_20_body"><draw:frame draw:style-name="fr2" draw:name="Grafik2" text:anchor-type="paragraph" svg:width="12cm" svg:height="7.541cm" draw:z-index="1"><draw:image xlink:href="Pictures/100002010000025800000179AEDF7C06.png" xlink:type="simple" xlink:show="embed" xlink:actuate="onLoad"/></draw:frame><text:soft-page-break/></text:p>
      <text:h text:style-name="Heading_20_2" text:outline-level="2"><text:bookmark-start text:name="__RefHeading__4118_1194215049"/>Release process<text:bookmark-end text:name="__RefHeading__4118_1194215049"/></text:h>
      <text:list xml:id="list3240315716473134447" text:style-name="L2">
        <text:list-item>
          <text:p text:style-name="P4">Update documentation</text:p>
        </text:list-item>
        <text:list-item>
          <text:p text:style-name="P4">write/translate announcement</text:p>
        </text:list-item>
        <text:list-item>
          <text:p text:style-name="P4">release via/for mvn</text:p>
        </text:list-item>
        <text:list-item>
          <text:p text:style-name="P4">update mustangproject.org RE</text:p>
          <text:list>
            <text:list-item>
              <text:p text:style-name="P4">version number and release date</text:p>
            </text:list-item>
            <text:list-item>
              <text:p text:style-name="P4">sample file?</text:p>
            </text:list-item>
            <text:list-item>
              <text:p text:style-name="P4">Deployment jar</text:p>
            </text:list-item>
          </text:list>
        </text:list-item>
        <text:list-item>
          <text:p text:style-name="P4">put announcement on usegroup</text:p>
        </text:list-item>
        <text:list-item>
          <text:p text:style-name="P4">freshcode.club</text:p>
        </text:list-item>
        <text:list-item>
          <text:p text:style-name="P4">hschlosser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Lohit Hindi1" svg:font-family="'Lohit Hindi'"/>
    <style:font-face style:name="OpenSymbol" svg:font-family="OpenSymbol"/>
    <style:font-face style:name="Liberation Mono" svg:font-family="'Liberation Mono'" style:font-family-generic="modern" style:font-pitch="fixed"/>
    <style:font-face style:name="Nimbus Mono L" svg:font-family="'Nimbus Mono L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Droid Sans Fallback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7.0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591cm" style:type="right" style:leader-style="dotted" style:leader-text="."/>
        </style:tab-stops>
      </style:paragraph-properties>
    </style:style>
    <style:style style:name="Preformatted_20_Text" style:display-name="Preformatted Text" style:family="paragraph" style:parent-style-name="Standard" style:class="html">
      <style:paragraph-properties loext:contextual-spacing="false" fo:margin-top="0cm" fo:margin-bottom="0cm"/>
      <style:text-properties style:font-name="Liberation Mono" fo:font-size="10pt" style:font-name-asian="Nimbus Mono L" style:font-size-asian="10pt" style:font-name-complex="Liberation Mono" style:font-size-complex="10pt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loext:contextual-spacing="false" fo:margin-top="0.106cm" fo:margin-bottom="0.212cm" fo:text-align="center" style:justify-single-word="false"/>
      <style:text-properties fo:font-size="18pt" style:font-size-asian="18pt" style:font-size-complex="18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Page <text:s/><text:page-number text:select-page="current">2</text:page-number> of <text:page-count>3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chen Staerk</meta:initial-creator>
    <meta:creation-date>2014-05-29T15:44:42</meta:creation-date>
    <dc:date>2016-03-11T10:08:59</dc:date>
    <dc:creator>Jochen Stärk</dc:creator>
    <meta:editing-duration>PT4H20M26S</meta:editing-duration>
    <meta:editing-cycles>55</meta:editing-cycles>
    <meta:generator>OpenOffice/4.1.1$Unix OpenOffice.org_project/411m6$Build-9775</meta:generator>
    <meta:printed-by>Jochen Stärk</meta:printed-by>
    <meta:print-date>2014-07-06T11:49:33</meta:print-date>
    <meta:document-statistic meta:table-count="0" meta:image-count="2" meta:object-count="0" meta:page-count="3" meta:paragraph-count="34" meta:word-count="272" meta:character-count="1733"/>
    <meta:user-defined meta:name="state">defaultstate</meta:user-defined>
  </office:meta>
</office:document-meta>
</file>